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style>
    <style:style style:name="P2" style:parent-style-name="Standard" style:family="paragraph">
      <style:paragraph-properties fo:text-align="center"/>
    </style:style>
    <style:style style:name="T3" style:parent-style-name="Domyślnaczcionkaakapitu" style:family="text">
      <style:text-properties fo:font-weight="bold" style:font-weight-asian="bold" style:font-weight-complex="bold"/>
    </style:style>
    <style:style style:name="P4" style:parent-style-name="Standard" style:family="paragraph">
      <style:paragraph-properties fo:text-align="center"/>
    </style:style>
    <style:style style:name="T5" style:parent-style-name="Domyślnaczcionkaakapitu" style:family="text">
      <style:text-properties fo:font-weight="bold" style:font-weight-asian="bold"/>
    </style:style>
    <style:style style:name="T6" style:parent-style-name="Domyślnaczcionkaakapitu" style:family="text">
      <style:text-properties fo:font-weight="bold" style:font-weight-asian="bold"/>
    </style:style>
    <style:style style:name="T7" style:parent-style-name="Domyślnaczcionkaakapitu" style:family="text">
      <style:text-properties fo:font-weight="bold" style:font-weight-asian="bold"/>
    </style:style>
    <style:style style:name="T8" style:parent-style-name="Domyślnaczcionkaakapitu" style:family="text">
      <style:text-properties fo:font-weight="bold" style:font-weight-asian="bold"/>
    </style:style>
    <style:style style:name="T9" style:parent-style-name="Domyślnaczcionkaakapitu" style:family="text">
      <style:text-properties fo:font-weight="bold" style:font-weight-asian="bold"/>
    </style:style>
    <style:style style:name="P10" style:parent-style-name="Standard" style:family="paragraph">
      <style:paragraph-properties fo:text-align="center"/>
      <style:text-properties fo:font-weight="bold" style:font-weight-asian="bold" style:font-weight-complex="bold"/>
    </style:style>
    <style:style style:name="P11" style:parent-style-name="Standard" style:family="paragraph">
      <style:paragraph-properties fo:text-align="center"/>
      <style:text-properties fo:font-weight="bold" style:font-weight-asian="bold" style:font-weight-complex="bold"/>
    </style:style>
    <style:style style:name="P12" style:parent-style-name="Standard" style:family="paragraph">
      <style:paragraph-properties fo:text-align="center"/>
      <style:text-properties fo:font-weight="bold" style:font-weight-asian="bold" style:font-weight-complex="bold"/>
    </style:style>
    <style:style style:name="P13" style:parent-style-name="Standard" style:family="paragraph">
      <style:paragraph-properties fo:text-align="center"/>
      <style:text-properties fo:font-weight="bold" style:font-weight-asian="bold" style:font-weight-complex="bold"/>
    </style:style>
    <style:style style:name="P14" style:parent-style-name="Standard" style:family="paragraph">
      <style:paragraph-properties fo:text-align="justify"/>
    </style:style>
    <style:style style:name="P15" style:parent-style-name="Standard" style:family="paragraph">
      <style:paragraph-properties fo:text-align="justify"/>
    </style:style>
    <style:style style:name="P16" style:parent-style-name="Standard" style:family="paragraph">
      <style:paragraph-properties fo:text-align="justify"/>
    </style:style>
    <style:style style:name="P17" style:parent-style-name="Standard" style:family="paragraph">
      <style:paragraph-properties fo:text-align="center"/>
      <style:text-properties fo:font-weight="bold" style:font-weight-asian="bold" style:font-weight-complex="bold"/>
    </style:style>
    <style:style style:name="P18" style:parent-style-name="Standard" style:family="paragraph">
      <style:paragraph-properties fo:text-align="center"/>
      <style:text-properties fo:font-weight="bold" style:font-weight-asian="bold" style:font-weight-complex="bold"/>
    </style:style>
    <style:style style:name="P19" style:parent-style-name="Standard" style:family="paragraph">
      <style:paragraph-properties fo:text-align="justify"/>
    </style:style>
    <style:style style:name="P20" style:parent-style-name="Standard" style:family="paragraph">
      <style:paragraph-properties fo:text-align="center"/>
      <style:text-properties fo:font-weight="bold" style:font-weight-asian="bold" style:font-weight-complex="bold"/>
    </style:style>
    <style:style style:name="P21" style:parent-style-name="Standard" style:family="paragraph">
      <style:paragraph-properties fo:text-align="center"/>
      <style:text-properties fo:font-weight="bold" style:font-weight-asian="bold" style:font-weight-complex="bold"/>
    </style:style>
    <style:style style:name="P22" style:parent-style-name="Standard" style:family="paragraph">
      <style:paragraph-properties fo:text-align="justify"/>
    </style:style>
    <style:style style:name="P23" style:parent-style-name="Standard" style:family="paragraph">
      <style:paragraph-properties fo:text-align="center"/>
      <style:text-properties fo:font-weight="bold" style:font-weight-asian="bold" style:font-weight-complex="bold"/>
    </style:style>
    <style:style style:name="P24" style:parent-style-name="Standard" style:family="paragraph">
      <style:paragraph-properties fo:text-align="center"/>
      <style:text-properties fo:font-weight="bold" style:font-weight-asian="bold" style:font-weight-complex="bold"/>
    </style:style>
    <style:style style:name="P25" style:parent-style-name="Standard" style:family="paragraph">
      <style:paragraph-properties fo:text-align="center"/>
      <style:text-properties fo:font-weight="bold" style:font-weight-asian="bold" style:font-weight-complex="bold"/>
    </style:style>
    <style:style style:name="P26" style:parent-style-name="Standard" style:family="paragraph">
      <style:paragraph-properties fo:text-align="justify">
        <style:tab-stops>
          <style:tab-stop style:type="left" style:position="0.2in"/>
        </style:tab-stops>
      </style:paragraph-properties>
    </style:style>
    <style:style style:name="P27" style:parent-style-name="Standard" style:family="paragraph">
      <style:paragraph-properties fo:text-align="justify">
        <style:tab-stops>
          <style:tab-stop style:type="left" style:position="0.2in"/>
        </style:tab-stops>
      </style:paragraph-properties>
    </style:style>
    <style:style style:name="P28" style:parent-style-name="Standard" style:family="paragraph">
      <style:paragraph-properties fo:text-align="justify">
        <style:tab-stops>
          <style:tab-stop style:type="left" style:position="0.2in"/>
        </style:tab-stops>
      </style:paragraph-properties>
    </style:style>
    <style:style style:name="P29" style:parent-style-name="Standard" style:family="paragraph">
      <style:paragraph-properties fo:text-align="justify">
        <style:tab-stops>
          <style:tab-stop style:type="left" style:position="0.2in"/>
        </style:tab-stops>
      </style:paragraph-properties>
    </style:style>
    <style:style style:name="P30" style:parent-style-name="Standard" style:family="paragraph">
      <style:paragraph-properties fo:text-align="justify">
        <style:tab-stops>
          <style:tab-stop style:type="left" style:position="0.2215in"/>
        </style:tab-stops>
      </style:paragraph-properties>
    </style:style>
    <style:style style:name="P31" style:parent-style-name="Standard" style:family="paragraph">
      <style:paragraph-properties fo:text-align="justify">
        <style:tab-stops>
          <style:tab-stop style:type="left" style:position="0.2215in"/>
        </style:tab-stops>
      </style:paragraph-properties>
    </style:style>
    <style:style style:name="P32" style:parent-style-name="Standard" style:family="paragraph">
      <style:text-properties fo:font-weight="bold" style:font-weight-asian="bold" style:font-weight-complex="bold"/>
    </style:style>
    <style:style style:name="P33" style:parent-style-name="Standard" style:family="paragraph">
      <style:text-properties fo:font-weight="bold" style:font-weight-asian="bold" style:font-weight-complex="bold"/>
    </style:style>
    <style:style style:name="P34" style:parent-style-name="Standard" style:family="paragraph">
      <style:paragraph-properties fo:text-align="center"/>
      <style:text-properties fo:font-weight="bold" style:font-weight-asian="bold" style:font-weight-complex="bold"/>
    </style:style>
    <style:style style:name="P35" style:parent-style-name="Standard" style:family="paragraph">
      <style:paragraph-properties fo:text-align="center"/>
      <style:text-properties fo:font-weight="bold" style:font-weight-asian="bold" style:font-weight-complex="bold"/>
    </style:style>
    <style:style style:name="P36" style:parent-style-name="Standard" style:family="paragraph">
      <style:paragraph-properties fo:text-align="justify"/>
    </style:style>
    <style:style style:name="P37" style:parent-style-name="Standard" style:family="paragraph">
      <style:paragraph-properties fo:text-align="center"/>
      <style:text-properties fo:font-weight="bold" style:font-weight-asian="bold" style:font-weight-complex="bold"/>
    </style:style>
    <style:style style:name="P38" style:parent-style-name="Standard" style:family="paragraph">
      <style:paragraph-properties fo:text-align="center"/>
      <style:text-properties fo:font-weight="bold" style:font-weight-asian="bold" style:font-weight-complex="bold"/>
    </style:style>
    <style:style style:name="P39" style:parent-style-name="Standard" style:family="paragraph">
      <style:paragraph-properties fo:text-align="justify"/>
    </style:style>
    <style:style style:name="P40" style:parent-style-name="Standard" style:family="paragraph">
      <style:paragraph-properties fo:text-align="justify">
        <style:tab-stops>
          <style:tab-stop style:type="left" style:position="0.3131in"/>
        </style:tab-stops>
      </style:paragraph-properties>
    </style:style>
    <style:style style:name="P41" style:parent-style-name="Standard" style:family="paragraph">
      <style:paragraph-properties fo:text-align="justify">
        <style:tab-stops>
          <style:tab-stop style:type="left" style:position="0.3131in"/>
        </style:tab-stops>
      </style:paragraph-properties>
    </style:style>
    <style:style style:name="P42" style:parent-style-name="Standard" style:family="paragraph">
      <style:paragraph-properties fo:text-align="justify">
        <style:tab-stops>
          <style:tab-stop style:type="left" style:position="0.3131in"/>
        </style:tab-stops>
      </style:paragraph-properties>
    </style:style>
    <style:style style:name="P43" style:parent-style-name="Standard" style:family="paragraph">
      <style:paragraph-properties fo:text-align="justify">
        <style:tab-stops>
          <style:tab-stop style:type="left" style:position="0.3131in"/>
        </style:tab-stops>
      </style:paragraph-properties>
    </style:style>
    <style:style style:name="P44" style:parent-style-name="Standard" style:family="paragraph">
      <style:paragraph-properties fo:text-align="justify"/>
    </style:style>
    <style:style style:name="P45" style:parent-style-name="Standard" style:family="paragraph">
      <style:paragraph-properties fo:text-align="justify"/>
    </style:style>
    <style:style style:name="P46" style:parent-style-name="Standard" style:family="paragraph">
      <style:paragraph-properties fo:text-align="justify"/>
    </style:style>
    <style:style style:name="P47" style:parent-style-name="Standard" style:family="paragraph">
      <style:paragraph-properties fo:text-align="justify"/>
    </style:style>
    <style:style style:name="P48" style:parent-style-name="Standard" style:family="paragraph">
      <style:paragraph-properties fo:text-align="justify">
        <style:tab-stops>
          <style:tab-stop style:type="left" style:position="0.3347in"/>
        </style:tab-stops>
      </style:paragraph-properties>
    </style:style>
    <style:style style:name="P49" style:parent-style-name="Standard" style:family="paragraph">
      <style:paragraph-properties fo:text-align="justify"/>
    </style:style>
    <style:style style:name="P50" style:parent-style-name="Standard" style:family="paragraph">
      <style:paragraph-properties fo:text-align="justify"/>
      <style:text-properties fo:font-weight="bold" style:font-weight-asian="bold" style:font-weight-complex="bold"/>
    </style:style>
    <style:style style:name="P51" style:parent-style-name="Standard" style:family="paragraph">
      <style:paragraph-properties fo:text-align="justify"/>
      <style:text-properties fo:font-weight="bold" style:font-weight-asian="bold" style:font-weight-complex="bold"/>
    </style:style>
    <style:style style:name="P52" style:parent-style-name="Standard" style:family="paragraph">
      <style:paragraph-properties fo:text-align="center"/>
      <style:text-properties fo:font-weight="bold" style:font-weight-asian="bold" style:font-weight-complex="bold"/>
    </style:style>
    <style:style style:name="P53" style:parent-style-name="Standard" style:family="paragraph">
      <style:paragraph-properties fo:text-align="center"/>
      <style:text-properties fo:font-weight="bold" style:font-weight-asian="bold" style:font-weight-complex="bold"/>
    </style:style>
    <style:style style:name="P54" style:parent-style-name="Standard" style:family="paragraph">
      <style:paragraph-properties fo:text-align="justify"/>
    </style:style>
    <style:style style:name="P55" style:parent-style-name="Standard" style:family="paragraph">
      <style:paragraph-properties fo:text-align="justify"/>
    </style:style>
    <style:style style:name="P56" style:parent-style-name="Standard" style:family="paragraph">
      <style:paragraph-properties fo:text-align="justify"/>
    </style:style>
    <style:style style:name="P57" style:parent-style-name="Standard" style:family="paragraph">
      <style:paragraph-properties fo:text-align="justify"/>
    </style:style>
    <style:style style:name="P58" style:parent-style-name="Standard" style:family="paragraph">
      <style:paragraph-properties fo:text-align="justify"/>
    </style:style>
    <style:style style:name="P59" style:parent-style-name="Standard" style:family="paragraph">
      <style:paragraph-properties fo:text-align="justify"/>
    </style:style>
    <style:style style:name="P60" style:parent-style-name="Standard" style:family="paragraph">
      <style:paragraph-properties fo:text-align="justify"/>
    </style:style>
    <style:style style:name="P61" style:parent-style-name="Standard" style:family="paragraph">
      <style:paragraph-properties fo:text-align="justify"/>
    </style:style>
    <style:style style:name="P62" style:parent-style-name="Standard" style:family="paragraph">
      <style:paragraph-properties fo:text-align="justify"/>
    </style:style>
    <style:style style:name="P63" style:parent-style-name="Standard" style:family="paragraph">
      <style:paragraph-properties fo:text-align="center"/>
      <style:text-properties fo:font-weight="bold" style:font-weight-asian="bold" style:font-weight-complex="bold"/>
    </style:style>
    <style:style style:name="P64" style:parent-style-name="Standard" style:family="paragraph">
      <style:paragraph-properties fo:text-align="center"/>
      <style:text-properties fo:font-weight="bold" style:font-weight-asian="bold" style:font-weight-complex="bold"/>
    </style:style>
    <style:style style:name="P65" style:parent-style-name="Standard" style:family="paragraph">
      <style:paragraph-properties fo:text-align="justify"/>
    </style:style>
    <style:style style:name="P66" style:parent-style-name="Standard" style:family="paragraph">
      <style:paragraph-properties fo:text-align="justify"/>
    </style:style>
    <style:style style:name="P67" style:parent-style-name="Standard" style:family="paragraph">
      <style:paragraph-properties fo:text-align="justify"/>
    </style:style>
    <style:style style:name="P68" style:parent-style-name="Standard" style:family="paragraph">
      <style:paragraph-properties fo:text-align="justify"/>
    </style:style>
    <style:style style:name="P69" style:parent-style-name="Standard" style:family="paragraph">
      <style:paragraph-properties fo:text-align="center"/>
      <style:text-properties fo:font-weight="bold" style:font-weight-asian="bold" style:font-weight-complex="bold"/>
    </style:style>
    <style:style style:name="P70" style:parent-style-name="Standard" style:family="paragraph">
      <style:paragraph-properties fo:text-align="center"/>
      <style:text-properties fo:font-weight="bold" style:font-weight-asian="bold" style:font-weight-complex="bold"/>
    </style:style>
    <style:style style:name="P71" style:parent-style-name="Standard" style:family="paragraph">
      <style:paragraph-properties fo:text-align="justify"/>
    </style:style>
    <style:style style:name="P72" style:parent-style-name="Standard" style:family="paragraph">
      <style:paragraph-properties fo:text-align="justify"/>
    </style:style>
    <style:style style:name="P73" style:parent-style-name="Standard" style:family="paragraph">
      <style:paragraph-properties fo:text-align="justify"/>
    </style:style>
    <style:style style:name="P74" style:parent-style-name="Standard" style:family="paragraph">
      <style:paragraph-properties fo:text-align="center"/>
      <style:text-properties fo:font-weight="bold" style:font-weight-asian="bold" style:font-weight-complex="bold"/>
    </style:style>
    <style:style style:name="P75" style:parent-style-name="Standard" style:family="paragraph">
      <style:paragraph-properties fo:text-align="center"/>
      <style:text-properties fo:font-weight="bold" style:font-weight-asian="bold" style:font-weight-complex="bold"/>
    </style:style>
    <style:style style:name="P76" style:parent-style-name="Standard" style:family="paragraph">
      <style:paragraph-properties fo:text-align="justify"/>
    </style:style>
    <style:style style:name="P77" style:parent-style-name="Standard" style:family="paragraph">
      <style:paragraph-properties fo:text-align="justify"/>
    </style:style>
    <style:style style:name="P78" style:parent-style-name="Standard" style:family="paragraph">
      <style:paragraph-properties fo:text-align="justify"/>
    </style:style>
    <style:style style:name="P79" style:parent-style-name="Standard" style:family="paragraph">
      <style:paragraph-properties fo:text-align="justify"/>
    </style:style>
    <style:style style:name="P80" style:parent-style-name="Standard" style:family="paragraph">
      <style:paragraph-properties fo:text-align="justify"/>
    </style:style>
    <style:style style:name="P81" style:parent-style-name="Standard" style:family="paragraph">
      <style:paragraph-properties fo:text-align="justify"/>
    </style:style>
    <style:style style:name="P82" style:parent-style-name="Standard" style:family="paragraph">
      <style:text-properties fo:font-weight="bold" style:font-weight-asian="bold" style:font-weight-complex="bold"/>
    </style:style>
    <style:style style:name="P83" style:parent-style-name="Standard" style:family="paragraph">
      <style:text-properties fo:font-weight="bold" style:font-weight-asian="bold" style:font-weight-complex="bold"/>
    </style:style>
    <style:style style:name="P84" style:parent-style-name="Standard" style:family="paragraph">
      <style:paragraph-properties fo:text-align="center"/>
      <style:text-properties fo:font-weight="bold" style:font-weight-asian="bold" style:font-weight-complex="bold"/>
    </style:style>
    <style:style style:name="P85" style:parent-style-name="Standard" style:family="paragraph">
      <style:paragraph-properties fo:text-align="center"/>
      <style:text-properties fo:font-weight="bold" style:font-weight-asian="bold" style:font-weight-complex="bold"/>
    </style:style>
    <style:style style:name="P86" style:parent-style-name="Standard" style:family="paragraph">
      <style:paragraph-properties fo:text-align="justify"/>
    </style:style>
    <style:style style:name="P87" style:parent-style-name="Standard" style:family="paragraph">
      <style:paragraph-properties fo:text-align="justify"/>
    </style:style>
    <style:style style:name="P88" style:parent-style-name="Standard" style:family="paragraph">
      <style:paragraph-properties fo:text-align="justify"/>
    </style:style>
    <style:style style:name="P89" style:parent-style-name="Standard" style:family="paragraph">
      <style:paragraph-properties fo:text-align="justify"/>
      <style:text-properties fo:font-weight="bold" style:font-weight-asian="bold" style:font-weight-complex="bold"/>
    </style:style>
  </office:automatic-styles>
  <office:body>
    <office:text text:use-soft-page-breaks="true">
      <text:p text:style-name="P1"/>
      <text:p text:style-name="P2"><text:span text:style-name="T3">REGULAMIN KONKURSU</text:span></text:p>
      <text:p text:style-name="P4"><text:span text:style-name="T5">„WIELKI TEST<text:s/></text:span><text:span text:style-name="T6">CO WIESZ</text:span><text:span text:style-name="T7"><text:s/>O BISKUPCU</text:span><text:span text:style-name="T8">?</text:span><text:span text:style-name="T9">”</text:span></text:p>
      <text:p text:style-name="P10"/>
      <text:p text:style-name="P11"/>
      <text:p text:style-name="P12">§ 1</text:p>
      <text:p text:style-name="P13">POSTANOWIENIA OGÓLNE</text:p>
      <text:p text:style-name="P14">1. Podmiotem organizującym konkurs jest Centrum Kultury, Turystyki i Sportu w Biskupcu, zwane dalej<text:s/>Organizatorem.</text:p>
      <text:p text:style-name="P15">2. Ilekroć w regulaminie mowa jest o Konkursie, rozumie się przez to Wielki Test<text:s/>co wiesz<text:line-break/>o Biskupcu?</text:p>
      <text:p text:style-name="P16">3. Konkurs odbywa się 11 października 2020 r. (niedziela) w siedzibie Centrum Kultury, Turystyki<text:s/><text:line-break/>i Sportu w Biskupcu, ul. Matejki 5.</text:p>
      <text:p text:style-name="Standard"/>
      <text:p text:style-name="P17">§ 2</text:p>
      <text:p text:style-name="P18">TEMAT KONKURSU</text:p>
      <text:p text:style-name="P19">Tematem Konkursu jest historia, wydarzenia, miejsca i ludzie związani z miastem i gminą Biskupiec.</text:p>
      <text:p text:style-name="Standard"/>
      <text:p text:style-name="Standard"/>
      <text:p text:style-name="P20">§ 3</text:p>
      <text:p text:style-name="P21">PYTANIA I ODPOWIEDZI KONKURSOWE</text:p>
      <text:p text:style-name="P22">Pytania i odpowiedzi do Konkursu opracowali pracownicy Urzędu Miejskiego w Biskupcu, Miejskiej Biblioteki<text:s/>Publicznej w Biskupcu oraz Centrum Kultury, Turystyki i Sportu w Biskupcu.</text:p>
      <text:p text:style-name="Standard"/>
      <text:p text:style-name="P23"/>
      <text:p text:style-name="P24">§ 4</text:p>
      <text:p text:style-name="P25">UCZESTNICY KONKURSU</text:p>
      <text:p text:style-name="Standard">1. Uczestnikami Konkursu mogą być mieszkańcy miasta i gminy Biskupiec:</text:p>
      <text:p text:style-name="P26"><text:tab/>a. test godz. 15.00 – uczniowie klas IV-VIII szkół podstawowych z miasta i gminy<text:s/>Biskupiec.</text:p>
      <text:p text:style-name="P27"><text:tab/>b. test godz. 17.00 – młodzież szkół ponadpodstawowych i dorośli.</text:p>
      <text:p text:style-name="P28">2. Uczestnicy Konkursu mogą telefonicznie lub osobiście zarejestrować swój udział w konkursie<text:s/><text:line-break/>w Informacji Turystycznej w Biskupcu - Plac Wolności 5c; tel 89 715 47 42. Zapisy do konkursu będą trwały od 5 do 8 października w godzinach 10.00-16.00. Istnieje możliwość zgłoszenia się osobiście w dniu i miejscu przeprowadzenia Konkursu najpóźniej 45 minut przed jego rozpoczęciem.</text:p>
      <text:p text:style-name="P29">3. RODO wprowadza wymóg uzyskania zgody na przetwarzanie danych osobowych bezpośrednio od dziecka, które ukończyło 16 rok życia, poniżej tej granicy wiekowej konieczna będzie zgoda rodzica albo opiekuna prawnego dziecka. Zgody Rodo dla osób, które nie ukończyły 16 roku życia, a wyrażają chęć zgłoszenia się do<text:s/>Konkursu, będą dostępne w Informacji Turystycznej. Istnieje również możliwość podpisania takiej zgody przez rodzica/opiekuna prawnego osobiście w dniu i miejscu przeprowadzenia Konkursu.<text:s/></text:p>
      <text:p text:style-name="P30">4. Miejscem przeprowadzenia Konkursu jest sala widowiskowa Centrum<text:s/>Kultury, Turystyki<text:s/><text:line-break/>i Sportu w Biskupcu ul. Matejki 5.</text:p>
      <text:p text:style-name="P31">5. W Konkursie nie mogą uczestniczyć pracownicy Centrum Kultury, Turystyki i Sportu<text:s/><text:line-break/>w Biskupcu, Miejskiej Biblioteki Publicznej w Biskupcu oraz pracownicy Urzędu Miejskiego<text:s/><text:line-break/>w Biskupcu.</text:p>
      <text:p text:style-name="P32"/>
      <text:p text:style-name="P33"/>
      <text:p text:style-name="P34">§ 5</text:p>
      <text:p text:style-name="P35">KOMISJA<text:s/>KONKURSOWA</text:p>
      <text:p text:style-name="P36">Celem zapewnienia prawidłowej organizacji Konkursu, a w szczególności oceny prawidłowości zgłoszeń uczestników i przebiegu Konkursu, Organizator powołuje Komisję Konkursową<text:s/><text:line-break/>w składzie: Alicja Kosewska-Terech, Zbigniew Szal, Wojciech Hubacz.</text:p>
      <text:soft-page-break/>
      <text:p text:style-name="P37">§ 6</text:p>
      <text:p text:style-name="P38">OBOWIĄZKI UCZESTNIKA KONKURSU</text:p>
      <text:p text:style-name="P39">1. Uczestnik Konkursu zobowiązany jest:</text:p>
      <text:p text:style-name="P40"><text:tab/>a. wypełnić formularz rejestracyjny, który zawiera następujące informacje: imię i nazwisko<text:s/><text:tab/>oraz dane potrzebne do celów statystycznych Konkursu;</text:p>
      <text:p text:style-name="P41"><text:tab/>b. podpisać Regulamin Konkursu, potwierdzając tym samym zapoznanie się z jego treścią oraz<text:s/><text:tab/>przyjęcie warunków i zasad konkursowych;</text:p>
      <text:p text:style-name="P42"><text:tab/>c. stawić się w miejscu i czasie wskazanym w harmonogramie godzinowym;</text:p>
      <text:p text:style-name="P43"><text:tab/>d. pobrać elektroniczny terminal do głosowania z numerem, który to numer zostanie<text:s/><text:tab/>indywidualnie przypisany Uczestnikowi oraz zamieszczony na wydanej mu plakietce.</text:p>
      <text:p text:style-name="P44">2. Terminal do głosowania jest przypisany do Uczestnika i umożliwia jego identyfikację. Uczestnicy nie mogą wymieniać się terminalami.</text:p>
      <text:p text:style-name="P45">3. Zgubienie lub zniszczenie terminala do głosowania spowodowane przez Uczestnika zobowiązuje go do zapłacenia równowartości urządzenia.</text:p>
      <text:p text:style-name="P46">4. Każdy Uczestnik zobowiązuje się do stosownego zachowania i nie zakłócania innym Uczestnikom przebiegu Konkursu i rywalizacji. Zasada ta obowiązuje bezwzględnie.<text:s/>Konsekwencją jej naruszenia będzie natychmiastowe wycofanie Uczestnika z Konkursu.</text:p>
      <text:p text:style-name="P47">5. Akceptując niniejszy Regulamin Uczestnik wyraża zgodę na:</text:p>
      <text:p text:style-name="P48"><text:tab/>a. wykorzystanie swojego wizerunku w materiałach promocyjnych oraz relacjach<text:s/><text:tab/>fotograficznych i video,<text:s/>zamieszczanych w czasie i po Konkursie na stronach<text:s/><text:tab/>internetowych oraz profilach Facebooka Organizatora i Urzędu Miejskiego w Biskupcu.</text:p>
      <text:p text:style-name="P49">6. Uczestnik podczas Konkursu nie może mieć włączonego telefonu komórkowego oraz żadnego rodzaju pomocy naukowych.</text:p>
      <text:p text:style-name="P50"/>
      <text:p text:style-name="P51"/>
      <text:p text:style-name="P52">§ 7</text:p>
      <text:p text:style-name="P53">PRZEPROWADZENIE KONKURSU</text:p>
      <text:p text:style-name="P54">1. Konkurs polega na udzielaniu odpowiedzi na pytania zadawane przez prowadzącego Konkurs. Pytania wyświetlane będą także na monitorze <text:s/>zainstalowanym w sali konkursowej.</text:p>
      <text:p text:style-name="P55">2. Po każdym pytaniu Uczestnik dokonuje wyboru wariantu<text:s/>odpowiedzi za pomocą terminala.</text:p>
      <text:p text:style-name="P56">3. Tylko jedna odpowiedź z przedstawionych wariantów jest poprawna.</text:p>
      <text:p text:style-name="P57">4. Terminal do zaznaczania odpowiedzi staje się aktywny wraz z zakończeniem odczytywania wariantów odpowiedzi przez prowadzącego Konkurs oraz pojawieniem się na ekranie zegara odmierzającego czas. Od tego momentu Uczestnik może już zarejestrować wybrany przez siebie wariant odpowiedzi.</text:p>
      <text:p text:style-name="P58">5. Od momentu zakończenia odczytywania pytania oraz wariantów odpowiedzi Uczestnik ma 10 sekund na wybór odpowiedzi. Po upływie tego czasu terminal stanie się nieaktywny.</text:p>
      <text:p text:style-name="P59">6. Uczestnik nie może poprawić, raz zaznaczonej odpowiedzi.</text:p>
      <text:p text:style-name="P60">7. Za każdą poprawną odpowiedź uczestnik otrzymuje punkt.</text:p>
      <text:p text:style-name="P61">8. W przypadku nie wybrania odpowiedzi, bądź wybrania odpowiedzi błędnej, Uczestnik nie uzyskuje punktu.</text:p>
      <text:p text:style-name="P62"/>
      <text:p text:style-name="P63">§ 8</text:p>
      <text:p text:style-name="P64">WARIANT REZERWOWY PRZEPROWADZENIA KONKURSU</text:p>
      <text:p text:style-name="P65">1. W razie awarii elektronicznego systemu głosowania Uczestnicy rozwiązują test pisemnie na kartach do głosowania.</text:p>
      <text:p text:style-name="P66">2. Wariant odpowiedzi wybrany przez Uczestnika powinien być zakreślony kółkiem lub skreślony krzyżykiem.</text:p>
      <text:p text:style-name="P67">3. Na karcie do głosowania nie może być poprawek. Uczestnik może zaznaczyć tylko jedną odpowiedź.</text:p>
      <text:p text:style-name="P68">4. W przypadku poprawek, odpowiedź na dane pytanie nie będzie sprawdzana i Uczestnik nie otrzyma punktu.</text:p>
      <text:soft-page-break/>
      <text:p text:style-name="P69">§ 9</text:p>
      <text:p text:style-name="P70">ZWYCIĘZCA KONKURSU</text:p>
      <text:p text:style-name="P71">1. Zwycięzcą Konkursu przeprowadzonego za pomocą terminali zostanie Uczestnik, który udzielił najwięcej poprawnych odpowiedzi w najkrótszym czasie.</text:p>
      <text:p text:style-name="P72">2. W przypadku, gdy kilku Uczestników udzieliło takiej samej liczby prawidłowych odpowiedzi, zwycięzcą zostanie Uczestnik, który udzielił odpowiedzi w najkrótszym czasie liczonym łącznie w całym teście. Szybkość udzielania odpowiedzi będzie rejestrowana poprzez system elektroniczny. W przypadku podobnego czasu kilku uczestników przeprowadzona zostanie dogrywka, która<text:s/>wyłoni zwycięzcę.</text:p>
      <text:p text:style-name="P73">3. Zwycięzcą konkursu przeprowadzonego za pomocą kart do głosowania zostanie Uczestnik (Uczestnicy), który udzielił najwięcej poprawnych odpowiedzi. W przypadku podobnego wyniku kilku uczestników przeprowadzona zostanie dogrywka, która wyłoni zwycięzcę.</text:p>
      <text:p text:style-name="Standard"/>
      <text:p text:style-name="Standard"/>
      <text:p text:style-name="P74">§ 10</text:p>
      <text:p text:style-name="P75">NAGRODY</text:p>
      <text:p text:style-name="P76">1. Nagrodami w Konkursie są:</text:p>
      <text:p text:style-name="P77">a) test godz. 15.00 – 500 złotych dla najlepszego uczestnika, 300 zł dla drugiego wyniku i 200 zł dla trzeciego wyniku,</text:p>
      <text:p text:style-name="P78">b) test godz. 17.00 – 1 000 złotych dla najlepszego uczestnika, 700 zł dla<text:s/>drugiego wyniku, 400 zł dla trzeciego wyniku;</text:p>
      <text:p text:style-name="P79">2. Po zakończeniu Konkursu pełnoletni zwycięzcy nagród finansowych zobowiązani są podać dane osobowe, okazując dowód tożsamości i podpisując odbiór nagrody w liście nagród.</text:p>
      <text:p text:style-name="P80">3. Niepełnoletnim zwycięzcom nagród finansowych wręczone zostaną bony. Nagrody, w siedzibie CKTiS – ul. <text:s/>Matejki 5, odbierają rodzice/prawni opiekunowie po uprzednim okazaniu bonu, podaniu danych osobowych (okazując dowód tożsamości) i podpisaniu odbioru nagrody w liście nagród.</text:p>
      <text:p text:style-name="P81">4. Organizator dopuszcza możliwość przyznania dodatkowych nagród dla uczestników Konkursu.</text:p>
      <text:p text:style-name="P82"/>
      <text:p text:style-name="P83"/>
      <text:p text:style-name="P84">§ 11</text:p>
      <text:p text:style-name="P85">POSTANOWIENIA KOŃCOWE</text:p>
      <text:p text:style-name="P86">1. Organizator Konkursu zastrzega sobie prawo zmiany niniejszego regulaminu, a także zawieszenia organizacji Konkursu w każdym czasie i bez podania przyczyny.</text:p>
      <text:p text:style-name="P87">2. W przypadku zaistnienia sytuacji, o której mowa w ust. 1 Organizator Konkursu opublikuje informację.</text:p>
      <text:p text:style-name="P88">3. W sprawach nieuregulowanych niniejszym regulaminem zastosowanie będą miały odpowiednie przepisy kodeksu cywilnego (Dz. U. Z 2017 r. poz. 459 z późń., zm.)</text:p>
      <text:p text:style-name="P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NumberingSymbols" style:display-name="Numbering Symbols" style:family="text"/>
    <style:style style:name="st" style:display-name="st" style:family="text" style:parent-style-name="Domyślnaczcionkaakapitu"/>
    <style:style style:name="Uwydatnienie" style:display-name="Uwydatnienie" style:family="text" style:parent-style-name="Domyślnaczcionkaakapitu">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Administrator</meta:initial-creator>
    <dc:creator>Gabriela GK. Kowsz</dc:creator>
    <meta:creation-date>2020-10-02T10:09:00Z</meta:creation-date>
    <dc:date>2020-10-02T10:10:00Z</dc:date>
    <meta:print-date>2020-10-01T12:17:00Z</meta:print-date>
    <meta:template xlink:href="Normal" xlink:type="simple"/>
    <meta:editing-cycles>2</meta:editing-cycles>
    <meta:editing-duration>PT60S</meta:editing-duration>
    <meta:document-statistic meta:page-count="3" meta:paragraph-count="15" meta:word-count="1087" meta:character-count="7598" meta:row-count="54" meta:non-whitespace-character-count="6526"/>
  </office:meta>
</office:document-meta>
</file>